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1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8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04:6108</text:p>
          </table:table-cell>
          <table:table-cell office:value-type="string" table:number-columns-spanned="3" table:number-rows-spanned="1" table:style-name="ce15">
            <text:p>682859907.4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04:6414</text:p>
          </table:table-cell>
          <table:table-cell office:value-type="string" table:number-columns-spanned="3" table:number-rows-spanned="1" table:style-name="ce15">
            <text:p>2997589.71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04:6415</text:p>
          </table:table-cell>
          <table:table-cell office:value-type="string" table:number-columns-spanned="3" table:number-rows-spanned="1" table:style-name="ce15">
            <text:p>251202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30104:6416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30104:6417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30104:6418</text:p>
          </table:table-cell>
          <table:table-cell office:value-type="string" table:number-columns-spanned="3" table:number-rows-spanned="1" table:style-name="ce15">
            <text:p>298842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30104:6419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30104:6420</text:p>
          </table:table-cell>
          <table:table-cell office:value-type="string" table:number-columns-spanned="3" table:number-rows-spanned="1" table:style-name="ce15">
            <text:p>440822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030104:6421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030104:6422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1:030104:6423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1:030104:6424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1:030104:6425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1:030104:6426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1:030104:6427</text:p>
          </table:table-cell>
          <table:table-cell office:value-type="string" table:number-columns-spanned="3" table:number-rows-spanned="1" table:style-name="ce15">
            <text:p>2970106.0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1:030104:6428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1:030104:6429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1:030104:6430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1:030104:6431</text:p>
          </table:table-cell>
          <table:table-cell office:value-type="string" table:number-columns-spanned="3" table:number-rows-spanned="1" table:style-name="ce15">
            <text:p>2667776.8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1:030104:6432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1:030104:6433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1:030104:6434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1:030104:6435</text:p>
          </table:table-cell>
          <table:table-cell office:value-type="string" table:number-columns-spanned="3" table:number-rows-spanned="1" table:style-name="ce15">
            <text:p>2970106.0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1:030104:6436</text:p>
          </table:table-cell>
          <table:table-cell office:value-type="string" table:number-columns-spanned="3" table:number-rows-spanned="1" table:style-name="ce15">
            <text:p>3034233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1:030104:6437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1:030104:6438</text:p>
          </table:table-cell>
          <table:table-cell office:value-type="string" table:number-columns-spanned="3" table:number-rows-spanned="1" table:style-name="ce15">
            <text:p>442653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1:030104:6439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1:030104:6440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1:030104:6441</text:p>
          </table:table-cell>
          <table:table-cell office:value-type="string" table:number-columns-spanned="3" table:number-rows-spanned="1" table:style-name="ce15">
            <text:p>2631129.3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1:030104:6442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1:030104:6443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1:030104:6444</text:p>
          </table:table-cell>
          <table:table-cell office:value-type="string" table:number-columns-spanned="3" table:number-rows-spanned="1" table:style-name="ce15">
            <text:p>2970106.0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1:030104:6445</text:p>
          </table:table-cell>
          <table:table-cell office:value-type="string" table:number-columns-spanned="3" table:number-rows-spanned="1" table:style-name="ce15">
            <text:p>3043395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1:030104:6446</text:p>
          </table:table-cell>
          <table:table-cell office:value-type="string" table:number-columns-spanned="3" table:number-rows-spanned="1" table:style-name="ce15">
            <text:p>4417380.1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1:030104:6447</text:p>
          </table:table-cell>
          <table:table-cell office:value-type="string" table:number-columns-spanned="3" table:number-rows-spanned="1" table:style-name="ce15">
            <text:p>2557833.5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1:030104:6448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1:030104:6449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1:030104:6450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1:030104:6451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1:030104:6452</text:p>
          </table:table-cell>
          <table:table-cell office:value-type="string" table:number-columns-spanned="3" table:number-rows-spanned="1" table:style-name="ce15">
            <text:p>4380744.2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1:030104:6453</text:p>
          </table:table-cell>
          <table:table-cell office:value-type="string" table:number-columns-spanned="3" table:number-rows-spanned="1" table:style-name="ce15">
            <text:p>2960944.8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1:030104:6454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1:030104:6455</text:p>
          </table:table-cell>
          <table:table-cell office:value-type="string" table:number-columns-spanned="3" table:number-rows-spanned="1" table:style-name="ce15">
            <text:p>4389903.2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1:030104:6456</text:p>
          </table:table-cell>
          <table:table-cell office:value-type="string" table:number-columns-spanned="3" table:number-rows-spanned="1" table:style-name="ce15">
            <text:p>2548671.4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01:030104:6457</text:p>
          </table:table-cell>
          <table:table-cell office:value-type="string" table:number-columns-spanned="3" table:number-rows-spanned="1" table:style-name="ce15">
            <text:p>2631129.3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01:030104:6458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01:030104:6459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01:030104:6460</text:p>
          </table:table-cell>
          <table:table-cell office:value-type="string" table:number-columns-spanned="3" table:number-rows-spanned="1" table:style-name="ce15">
            <text:p>2548671.4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01:030104:6461</text:p>
          </table:table-cell>
          <table:table-cell office:value-type="string" table:number-columns-spanned="3" table:number-rows-spanned="1" table:style-name="ce15">
            <text:p>4389903.2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01:030104:6462</text:p>
          </table:table-cell>
          <table:table-cell office:value-type="string" table:number-columns-spanned="3" table:number-rows-spanned="1" table:style-name="ce15">
            <text:p>2970106.0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01:030104:6463</text:p>
          </table:table-cell>
          <table:table-cell office:value-type="string" table:number-columns-spanned="3" table:number-rows-spanned="1" table:style-name="ce15">
            <text:p>7787025.5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01:030104:6464</text:p>
          </table:table-cell>
          <table:table-cell office:value-type="string" table:number-columns-spanned="3" table:number-rows-spanned="1" table:style-name="ce15">
            <text:p>788031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01:030104:6465</text:p>
          </table:table-cell>
          <table:table-cell office:value-type="string" table:number-columns-spanned="3" table:number-rows-spanned="1" table:style-name="ce15">
            <text:p>112782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01:030104:6466</text:p>
          </table:table-cell>
          <table:table-cell office:value-type="string" table:number-columns-spanned="3" table:number-rows-spanned="1" table:style-name="ce15">
            <text:p>112782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01:030104:6467</text:p>
          </table:table-cell>
          <table:table-cell office:value-type="string" table:number-columns-spanned="3" table:number-rows-spanned="1" table:style-name="ce15">
            <text:p>2997589.71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01:030104:6468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01:030104:6469</text:p>
          </table:table-cell>
          <table:table-cell office:value-type="string" table:number-columns-spanned="3" table:number-rows-spanned="1" table:style-name="ce15">
            <text:p>4417380.1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01:030104:6470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01:030104:6471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01:030104:6472</text:p>
          </table:table-cell>
          <table:table-cell office:value-type="string" table:number-columns-spanned="3" table:number-rows-spanned="1" table:style-name="ce15">
            <text:p>4454015.5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01:030104:6473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01:030104:6474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01:030104:6475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01:030104:6476</text:p>
          </table:table-cell>
          <table:table-cell office:value-type="string" table:number-columns-spanned="3" table:number-rows-spanned="1" table:style-name="ce15">
            <text:p>298842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01:030104:6477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01:030104:6478</text:p>
          </table:table-cell>
          <table:table-cell office:value-type="string" table:number-columns-spanned="3" table:number-rows-spanned="1" table:style-name="ce15">
            <text:p>442653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01:030104:6479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01:030104:6480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01:030104:6481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01:030104:6482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01:030104:6483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01:030104:6484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01:030104:6485</text:p>
          </table:table-cell>
          <table:table-cell office:value-type="string" table:number-columns-spanned="3" table:number-rows-spanned="1" table:style-name="ce15">
            <text:p>2979267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01:030104:6486</text:p>
          </table:table-cell>
          <table:table-cell office:value-type="string" table:number-columns-spanned="3" table:number-rows-spanned="1" table:style-name="ce15">
            <text:p>3034233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01:030104:6487</text:p>
          </table:table-cell>
          <table:table-cell office:value-type="string" table:number-columns-spanned="3" table:number-rows-spanned="1" table:style-name="ce15">
            <text:p>4417380.1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01:030104:6488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style-name="ce6">
            <text:p>19:01:030104:6489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style-name="ce6">
            <text:p>19:01:030104:6490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style-name="ce6">
            <text:p>19:01:030104:6491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style-name="ce6">
            <text:p>19:01:030104:6492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style-name="ce6">
            <text:p>19:01:030104:6493</text:p>
          </table:table-cell>
          <table:table-cell office:value-type="string" table:number-columns-spanned="3" table:number-rows-spanned="1" table:style-name="ce15">
            <text:p>2979267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style-name="ce6">
            <text:p>19:01:030104:6494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style-name="ce6">
            <text:p>19:01:030104:6495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style-name="ce6">
            <text:p>19:01:030104:6496</text:p>
          </table:table-cell>
          <table:table-cell office:value-type="string" table:number-columns-spanned="3" table:number-rows-spanned="1" table:style-name="ce15">
            <text:p>440822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style-name="ce6">
            <text:p>19:01:030104:6497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style-name="ce6">
            <text:p>19:01:030104:6498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style-name="ce6">
            <text:p>19:01:030104:6499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style-name="ce6">
            <text:p>19:01:030104:6500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style-name="ce6">
            <text:p>19:01:030104:6501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style-name="ce6">
            <text:p>19:01:030104:6502</text:p>
          </table:table-cell>
          <table:table-cell office:value-type="string" table:number-columns-spanned="3" table:number-rows-spanned="1" table:style-name="ce15">
            <text:p>2979267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style-name="ce6">
            <text:p>19:01:030104:6503</text:p>
          </table:table-cell>
          <table:table-cell office:value-type="string" table:number-columns-spanned="3" table:number-rows-spanned="1" table:style-name="ce15">
            <text:p>3034233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style-name="ce6">
            <text:p>19:01:030104:6504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style-name="ce6">
            <text:p>19:01:030104:6505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style-name="ce6">
            <text:p>19:01:030104:6506</text:p>
          </table:table-cell>
          <table:table-cell office:value-type="string" table:number-columns-spanned="3" table:number-rows-spanned="1" table:style-name="ce15">
            <text:p>251202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style-name="ce6">
            <text:p>19:01:030104:6507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style-name="ce6">
            <text:p>19:01:030104:6508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style-name="ce6">
            <text:p>19:01:030104:6509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style-name="ce6">
            <text:p>19:01:030104:6510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style-name="ce6">
            <text:p>19:01:030104:6511</text:p>
          </table:table-cell>
          <table:table-cell office:value-type="string" table:number-columns-spanned="3" table:number-rows-spanned="1" table:style-name="ce15">
            <text:p>2970106.0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style-name="ce6">
            <text:p>19:01:030104:6512</text:p>
          </table:table-cell>
          <table:table-cell office:value-type="string" table:number-columns-spanned="3" table:number-rows-spanned="1" table:style-name="ce15">
            <text:p>3034233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style-name="ce6">
            <text:p>19:01:030104:6513</text:p>
          </table:table-cell>
          <table:table-cell office:value-type="string" table:number-columns-spanned="3" table:number-rows-spanned="1" table:style-name="ce15">
            <text:p>440822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style-name="ce6">
            <text:p>19:01:030104:6514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style-name="ce6">
            <text:p>19:01:030104:6515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style-name="ce6">
            <text:p>19:01:030104:6516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style-name="ce6">
            <text:p>19:01:030104:6517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style-name="ce6">
            <text:p>19:01:030104:6518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style-name="ce6">
            <text:p>19:01:030104:6519</text:p>
          </table:table-cell>
          <table:table-cell office:value-type="string" table:number-columns-spanned="3" table:number-rows-spanned="1" table:style-name="ce15">
            <text:p>4389903.2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style-name="ce6">
            <text:p>19:01:030104:6520</text:p>
          </table:table-cell>
          <table:table-cell office:value-type="string" table:number-columns-spanned="3" table:number-rows-spanned="1" table:style-name="ce15">
            <text:p>298842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style-name="ce6">
            <text:p>19:01:030104:6521</text:p>
          </table:table-cell>
          <table:table-cell office:value-type="string" table:number-columns-spanned="3" table:number-rows-spanned="1" table:style-name="ce15">
            <text:p>3043395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style-name="ce6">
            <text:p>19:01:030104:6522</text:p>
          </table:table-cell>
          <table:table-cell office:value-type="string" table:number-columns-spanned="3" table:number-rows-spanned="1" table:style-name="ce15">
            <text:p>440822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style-name="ce6">
            <text:p>19:01:030104:6523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style-name="ce6">
            <text:p>19:01:030104:6524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style-name="ce6">
            <text:p>19:01:030104:6525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style-name="ce6">
            <text:p>19:01:030104:6526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style-name="ce6">
            <text:p>19:01:030104:6527</text:p>
          </table:table-cell>
          <table:table-cell office:value-type="string" table:number-columns-spanned="3" table:number-rows-spanned="1" table:style-name="ce15">
            <text:p>634966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style-name="ce6">
            <text:p>19:01:030104:6528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style-name="ce6">
            <text:p>19:01:030104:6529</text:p>
          </table:table-cell>
          <table:table-cell office:value-type="string" table:number-columns-spanned="3" table:number-rows-spanned="1" table:style-name="ce15">
            <text:p>2979267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style-name="ce6">
            <text:p>19:01:030104:6530</text:p>
          </table:table-cell>
          <table:table-cell office:value-type="string" table:number-columns-spanned="3" table:number-rows-spanned="1" table:style-name="ce15">
            <text:p>298842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style-name="ce6">
            <text:p>19:01:030104:6531</text:p>
          </table:table-cell>
          <table:table-cell office:value-type="string" table:number-columns-spanned="3" table:number-rows-spanned="1" table:style-name="ce15">
            <text:p>442653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style-name="ce6">
            <text:p>19:01:030104:6532</text:p>
          </table:table-cell>
          <table:table-cell office:value-type="string" table:number-columns-spanned="3" table:number-rows-spanned="1" table:style-name="ce15">
            <text:p>251202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style-name="ce6">
            <text:p>19:01:030104:6533</text:p>
          </table:table-cell>
          <table:table-cell office:value-type="string" table:number-columns-spanned="3" table:number-rows-spanned="1" table:style-name="ce15">
            <text:p>264945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style-name="ce6">
            <text:p>19:01:030104:6534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style-name="ce6">
            <text:p>19:01:030104:6535</text:p>
          </table:table-cell>
          <table:table-cell office:value-type="string" table:number-columns-spanned="3" table:number-rows-spanned="1" table:style-name="ce15">
            <text:p>251202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style-name="ce6">
            <text:p>19:01:030104:6536</text:p>
          </table:table-cell>
          <table:table-cell office:value-type="string" table:number-columns-spanned="3" table:number-rows-spanned="1" table:style-name="ce15">
            <text:p>6358825.6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style-name="ce6">
            <text:p>19:01:030104:6537</text:p>
          </table:table-cell>
          <table:table-cell office:value-type="string" table:number-columns-spanned="3" table:number-rows-spanned="1" table:style-name="ce15">
            <text:p>3034233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style-name="ce6">
            <text:p>19:01:030104:6538</text:p>
          </table:table-cell>
          <table:table-cell office:value-type="string" table:number-columns-spanned="3" table:number-rows-spanned="1" table:style-name="ce15">
            <text:p>3034233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style-name="ce6">
            <text:p>19:01:030104:6539</text:p>
          </table:table-cell>
          <table:table-cell office:value-type="string" table:number-columns-spanned="3" table:number-rows-spanned="1" table:style-name="ce15">
            <text:p>442653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style-name="ce6">
            <text:p>19:01:030104:6540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style-name="ce6">
            <text:p>19:01:030104:6541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style-name="ce6">
            <text:p>19:01:030104:6542</text:p>
          </table:table-cell>
          <table:table-cell office:value-type="string" table:number-columns-spanned="3" table:number-rows-spanned="1" table:style-name="ce15">
            <text:p>2640291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style-name="ce6">
            <text:p>19:01:030104:6543</text:p>
          </table:table-cell>
          <table:table-cell office:value-type="string" table:number-columns-spanned="3" table:number-rows-spanned="1" table:style-name="ce15">
            <text:p>251202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style-name="ce6">
            <text:p>19:01:030104:6544</text:p>
          </table:table-cell>
          <table:table-cell office:value-type="string" table:number-columns-spanned="3" table:number-rows-spanned="1" table:style-name="ce15">
            <text:p>440822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style-name="ce6">
            <text:p>19:01:030104:6545</text:p>
          </table:table-cell>
          <table:table-cell office:value-type="string" table:number-columns-spanned="3" table:number-rows-spanned="1" table:style-name="ce15">
            <text:p>298842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style-name="ce6">
            <text:p>19:01:030104:6546</text:p>
          </table:table-cell>
          <table:table-cell office:value-type="string" table:number-columns-spanned="3" table:number-rows-spanned="1" table:style-name="ce15">
            <text:p>3025073.0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style-name="ce6">
            <text:p>19:01:030104:6547</text:p>
          </table:table-cell>
          <table:table-cell office:value-type="string" table:number-columns-spanned="3" table:number-rows-spanned="1" table:style-name="ce15">
            <text:p>442653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style-name="ce6">
            <text:p>19:01:030104:6548</text:p>
          </table:table-cell>
          <table:table-cell office:value-type="string" table:number-columns-spanned="3" table:number-rows-spanned="1" table:style-name="ce15">
            <text:p>25211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style-name="ce6">
            <text:p>19:01:030104:6549</text:p>
          </table:table-cell>
          <table:table-cell office:value-type="string" table:number-columns-spanned="3" table:number-rows-spanned="1" table:style-name="ce15">
            <text:p>440822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style-name="ce6">
            <text:p>19:01:030104:6550</text:p>
          </table:table-cell>
          <table:table-cell office:value-type="string" table:number-columns-spanned="3" table:number-rows-spanned="1" table:style-name="ce15">
            <text:p>2667776.8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style-name="ce6">
            <text:p>19:01:030104:6551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style-name="ce6">
            <text:p>19:01:030104:6552</text:p>
          </table:table-cell>
          <table:table-cell office:value-type="string" table:number-columns-spanned="3" table:number-rows-spanned="1" table:style-name="ce15">
            <text:p>251202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style-name="ce6">
            <text:p>19:01:030104:6553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style-name="ce6">
            <text:p>19:01:030104:6554</text:p>
          </table:table-cell>
          <table:table-cell office:value-type="string" table:number-columns-spanned="3" table:number-rows-spanned="1" table:style-name="ce15">
            <text:p>298842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style-name="ce6">
            <text:p>19:01:030104:6555</text:p>
          </table:table-cell>
          <table:table-cell office:value-type="string" table:number-columns-spanned="3" table:number-rows-spanned="1" table:style-name="ce15">
            <text:p>3043395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style-name="ce6">
            <text:p>19:01:030104:6556</text:p>
          </table:table-cell>
          <table:table-cell office:value-type="string" table:number-columns-spanned="3" table:number-rows-spanned="1" table:style-name="ce15">
            <text:p>4399062.2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style-name="ce6">
            <text:p>19:01:030104:6557</text:p>
          </table:table-cell>
          <table:table-cell office:value-type="string" table:number-columns-spanned="3" table:number-rows-spanned="1" table:style-name="ce15">
            <text:p>253034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style-name="ce6">
            <text:p>19:01:030104:6558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style-name="ce6">
            <text:p>19:01:030104:6559</text:p>
          </table:table-cell>
          <table:table-cell office:value-type="string" table:number-columns-spanned="3" table:number-rows-spanned="1" table:style-name="ce15">
            <text:p>2658615.0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style-name="ce6">
            <text:p>19:01:030105:7630</text:p>
          </table:table-cell>
          <table:table-cell office:value-type="string" table:number-columns-spanned="3" table:number-rows-spanned="1" table:style-name="ce15">
            <text:p>8190026.0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style-name="ce6">
            <text:p>19:01:050210:343</text:p>
          </table:table-cell>
          <table:table-cell office:value-type="string" table:number-columns-spanned="3" table:number-rows-spanned="1" table:style-name="ce15">
            <text:p>3151521.91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style-name="ce6">
            <text:p>19:01:090702:601</text:p>
          </table:table-cell>
          <table:table-cell office:value-type="string" table:number-columns-spanned="3" table:number-rows-spanned="1" table:style-name="ce15">
            <text:p>1634370.9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style-name="ce6">
            <text:p>19:01:100402:694</text:p>
          </table:table-cell>
          <table:table-cell office:value-type="string" table:number-columns-spanned="3" table:number-rows-spanned="1" table:style-name="ce15">
            <text:p>4407860.4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style-name="ce6">
            <text:p>19:01:120201:6009</text:p>
          </table:table-cell>
          <table:table-cell office:value-type="string" table:number-columns-spanned="3" table:number-rows-spanned="1" table:style-name="ce15">
            <text:p>2281067.7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style-name="ce6">
            <text:p>19:01:120201:8091</text:p>
          </table:table-cell>
          <table:table-cell office:value-type="string" table:number-columns-spanned="3" table:number-rows-spanned="1" table:style-name="ce15">
            <text:p>1439901.0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style-name="ce6">
            <text:p>19:02:010354:922</text:p>
          </table:table-cell>
          <table:table-cell office:value-type="string" table:number-columns-spanned="3" table:number-rows-spanned="1" table:style-name="ce15">
            <text:p>255231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style-name="ce6">
            <text:p>19:02:010401:1245</text:p>
          </table:table-cell>
          <table:table-cell office:value-type="string" table:number-columns-spanned="3" table:number-rows-spanned="1" table:style-name="ce15">
            <text:p>124695.5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style-name="ce6">
            <text:p>19:02:010401:1246</text:p>
          </table:table-cell>
          <table:table-cell office:value-type="string" table:number-columns-spanned="3" table:number-rows-spanned="1" table:style-name="ce15">
            <text:p>125948.81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style-name="ce6">
            <text:p>19:02:010722:4425</text:p>
          </table:table-cell>
          <table:table-cell office:value-type="string" table:number-columns-spanned="3" table:number-rows-spanned="1" table:style-name="ce15">
            <text:p>787058.7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style-name="ce6">
            <text:p>19:02:010801:2827</text:p>
          </table:table-cell>
          <table:table-cell office:value-type="string" table:number-columns-spanned="3" table:number-rows-spanned="1" table:style-name="ce15">
            <text:p>1922425.83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style-name="ce6">
            <text:p>19:03:040402:2046</text:p>
          </table:table-cell>
          <table:table-cell office:value-type="string" table:number-columns-spanned="3" table:number-rows-spanned="1" table:style-name="ce15">
            <text:p>1073977.0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style-name="ce6">
            <text:p>19:04:010303:5907</text:p>
          </table:table-cell>
          <table:table-cell office:value-type="string" table:number-columns-spanned="3" table:number-rows-spanned="1" table:style-name="ce15">
            <text:p>2043410.8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style-name="ce6">
            <text:p>19:04:010303:5908</text:p>
          </table:table-cell>
          <table:table-cell office:value-type="string" table:number-columns-spanned="3" table:number-rows-spanned="1" table:style-name="ce15">
            <text:p>3112025.4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style-name="ce6">
            <text:p>19:05:010133:266</text:p>
          </table:table-cell>
          <table:table-cell office:value-type="string" table:number-columns-spanned="3" table:number-rows-spanned="1" table:style-name="ce15">
            <text:p>1706546.9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style-name="ce6">
            <text:p>19:10:010627:618</text:p>
          </table:table-cell>
          <table:table-cell office:value-type="string" table:number-columns-spanned="3" table:number-rows-spanned="1" table:style-name="ce15">
            <text:p>2429651.7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style-name="ce6">
            <text:p>19:10:030304:3773</text:p>
          </table:table-cell>
          <table:table-cell office:value-type="string" table:number-columns-spanned="3" table:number-rows-spanned="1" table:style-name="ce15">
            <text:p>1222218.5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style-name="ce6">
            <text:p>19:10:050201:5699</text:p>
          </table:table-cell>
          <table:table-cell office:value-type="string" table:number-columns-spanned="3" table:number-rows-spanned="1" table:style-name="ce15">
            <text:p>3724487.3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style-name="ce6">
            <text:p>19:11:140105:211</text:p>
          </table:table-cell>
          <table:table-cell office:value-type="string" table:number-columns-spanned="3" table:number-rows-spanned="1" table:style-name="ce15">
            <text:p>1919286.2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30104:610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04:611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30104:611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30104:611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30104:611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30104:611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30104:611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30104:611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30104:611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30104:611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30104:611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30104:612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30104:612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30104:612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30104:612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30104:612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30104:612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30104:612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30104:612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1:030104:612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1:030104:612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1:030104:613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1:030104:613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1:030104:613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1:030104:613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1:030104:613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1:030104:613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1:030104:613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1:030104:613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1:030104:613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1:030104:613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1:030104:614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1:030104:614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1:030104:614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1:030104:614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1:030104:614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1:030104:614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1:030104:614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1:030104:614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1:030104:614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1:030104:614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1:030104:615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1:030104:615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1:030104:615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1:030104:615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1:030104:615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1:030104:615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1:030104:615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1:030104:615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1:030104:615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1:030104:615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1:030104:616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1:030104:616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1:030104:616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1:030104:616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1:030104:616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1:030104:616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1:030104:616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1:030104:616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1:030104:616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1:030104:616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1:030104:617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1:030104:617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1:030104:617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1:030104:617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1:030104:617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1:030104:617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1:030104:617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1:030104:617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1:030104:617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1:030104:617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1:030104:618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1:030104:618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1:030104:618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1:030104:618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1:030104:618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1:090706:22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1:160104:471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2:010525:231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3:030203:814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3:040209:115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8:000000:85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8:000000:91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8:070101:132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11:020901:10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fe1d0b2e04c701a6360f6f03ee9a3d789cc5f4df121e68dd947855f13b140ed589164c66c4bba05fe9d43505166adccbead64d5e18d1e0e0dd1283881f2684d2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30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8T04:35:24Z</meta:creation-date>
    <dc:date>2026-08-18T04:35:24Z</dc:date>
  </office:meta>
</office:document-meta>
</file>